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middle" fo:background-color="#FFFF00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/>
      <style:text-properties fo:color="#000000"/>
    </style:style>
    <style:style style:name="ce12" style:family="table-cell" style:parent-style-name="Default" style:data-style-name="N12"/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T1" style:family="text" style:parent-style-name="Default">
      <style:text-properties fo:color="#FFFFFF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3.0704166666667cm" style:use-optimal-column-width="true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1.2977083333333cm"/>
    </style:style>
    <style:style style:name="co4" style:family="table-column">
      <style:table-column-properties fo:break-before="auto" style:column-width="6.32354166666667cm"/>
    </style:style>
    <style:style style:name="co5" style:family="table-column">
      <style:table-column-properties fo:break-before="auto" style:column-width="4.18041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3.20145833333333cm"/>
    </style:style>
    <style:style style:name="co11" style:family="table-column">
      <style:table-column-properties fo:break-before="auto" style:column-width="8.22854166666667cm" style:use-optimal-column-width="true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6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9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number-columns-repeated="16372" table:default-cell-style-name="ce1" table:visibility="collapse"/>
        <table:table-row table:style-name="ro1">
          <table:table-cell office:value-type="string" table:number-columns-spanned="3" table:number-rows-spanned="1" table:style-name="ce15">
            <text:p><text:span text:style-name="T1">PPPPPPPP<text:s text:c="6"/></text:span><text:span text:style-name="T2">PREFEITURA DO MUNICÍPIO DE SÃO PAULO<text:s text:c="525"/></text:span></text:p>
            <draw:frame draw:z-index="1" draw:id="id0" draw:style-name="a0" draw:name="Imagem 2" svg:x="0.125in" svg:y="0.13542in" svg:width="0.52083in" svg:height="0.3906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2"/>
          <table:table-cell table:number-columns-repeated="5" table:style-name="ce2"/>
          <table:table-cell table:number-columns-repeated="16376" table:style-name="ce1"/>
        </table:table-row>
        <table:table-row table:style-name="ro1">
          <table:table-cell office:value-type="string" table:number-columns-spanned="3" table:number-rows-spanned="1" table:style-name="ce13">
            <text:p><text:s text:c="24"/>SECRETARIA MUNICPAL DE DESENVOLVIMENTO ECONÔMICO E TRABALHO - SMDET</text:p>
          </table:table-cell>
          <table:covered-table-cell table:number-columns-repeated="2"/>
          <table:table-cell table:number-columns-repeated="5" table:style-name="ce2"/>
          <table:table-cell table:number-columns-repeated="16376" table:style-name="ce1"/>
        </table:table-row>
        <table:table-row table:style-name="ro2">
          <table:table-cell office:value-type="string" table:style-name="ce3">
            <text:p>Nome Completo</text:p>
          </table:table-cell>
          <table:table-cell office:value-type="string" table:style-name="ce3">
            <text:p>Situação</text:p>
          </table:table-cell>
          <table:table-cell office:value-type="string" table:style-name="ce3">
            <text:p>Cargo Base</text:p>
          </table:table-cell>
          <table:table-cell office:value-type="string" table:style-name="ce3">
            <text:p>Cargo em Comissão</text:p>
          </table:table-cell>
          <table:table-cell office:value-type="string" table:style-name="ce3">
            <text:p>Remuneração do Mês</text:p>
          </table:table-cell>
          <table:table-cell office:value-type="string" table:style-name="ce3">
            <text:p>Demais Elementos da Remuneração</text:p>
          </table:table-cell>
          <table:table-cell office:value-type="string" table:style-name="ce3">
            <text:p>Remuneração Bruta</text:p>
          </table:table-cell>
          <table:table-cell office:value-type="string" table:style-name="ce3">
            <text:p>Total de desconto</text:p>
          </table:table-cell>
          <table:table-cell office:value-type="string" table:style-name="ce3">
            <text:p>Total líquido</text:p>
          </table:table-cell>
          <table:table-cell office:value-type="string" table:style-name="ce3">
            <text:p>Jornada</text:p>
          </table:table-cell>
          <table:table-cell office:value-type="string" table:style-name="ce3">
            <text:p>Vinculo</text:p>
          </table:table-cell>
          <table:table-cell office:value-type="string" table:style-name="ce3">
            <text:p>Setor</text:p>
          </table:table-cell>
          <table:table-cell table:number-columns-repeated="16372" table:style-name="ce3"/>
        </table:table-row>
        <table:table-row table:style-name="ro3">
          <table:table-cell office:value-type="string" table:style-name="ce1">
            <text:p>ADELAIDE MARI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ASSESSORIA I</text:p>
          </table:table-cell>
          <table:table-cell office:value-type="currency" office:value="16238.6" table:style-name="ce12">
            <text:p>R$ 16.238,60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7270.900000000001" table:style-name="ce12">
            <text:p>R$ 17.270,90</text:p>
          </table:table-cell>
          <table:table-cell office:value-type="currency" office:value="4273.2299999999996" table:style-name="ce12">
            <text:p>R$ 4.273,23</text:p>
          </table:table-cell>
          <table:table-cell office:value-type="currency" office:value="12997.67" table:style-name="ce12">
            <text:p>R$ 12.997,6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TÉCNICA DO 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A APARECIDA MO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3279.35" table:style-name="ce12">
            <text:p>R$ 3.279,35</text:p>
          </table:table-cell>
          <table:table-cell office:value-type="currency" office:value="2667.07" table:style-name="ce12">
            <text:p>R$ 2.667,0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O ROCHA KURZEMP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table:style-name="ce1"/>
          <table:table-cell office:value-type="currency" office:value="3634.43" table:style-name="ce12">
            <text:p>R$ 3.634,43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042.1499999999996" table:style-name="ce12">
            <text:p>R$ 5.042,15</text:p>
          </table:table-cell>
          <table:table-cell office:value-type="currency" office:value="537.32000000000005" table:style-name="ce12">
            <text:p>R$ 537,32</text:p>
          </table:table-cell>
          <table:table-cell office:value-type="currency" office:value="4504.83" table:style-name="ce12">
            <text:p>R$ 4.504,8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ESSANDRA DA SILVA MANEN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EX ALV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DIRETOR I</text:p>
          </table:table-cell>
          <table:table-cell office:value-type="currency" office:value="10051.81" table:style-name="ce12">
            <text:p>R$ 10.051,81</text:p>
          </table:table-cell>
          <table:table-cell office:value-type="currency" office:value="1157.44" table:style-name="ce12">
            <text:p>R$ 1.157,44</text:p>
          </table:table-cell>
          <table:table-cell office:value-type="currency" office:value="11209.25" table:style-name="ce12">
            <text:p>R$ 11.209,25</text:p>
          </table:table-cell>
          <table:table-cell office:value-type="currency" office:value="2434.9" table:style-name="ce12">
            <text:p>R$ 2.434,90</text:p>
          </table:table-cell>
          <table:table-cell office:value-type="currency" office:value="8774.35" table:style-name="ce12">
            <text:p>R$ 8.774,3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FREDO LUIZ SOARES BAZZOLL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974.68" table:style-name="ce12">
            <text:p>R$ 1.974,68</text:p>
          </table:table-cell>
          <table:table-cell office:value-type="currency" office:value="8191.79" table:style-name="ce12">
            <text:p>R$ 8.191,79</text:p>
          </table:table-cell>
          <table:table-cell office:value-type="currency" office:value="2278.61" table:style-name="ce12">
            <text:p>R$ 2.278,61</text:p>
          </table:table-cell>
          <table:table-cell office:value-type="currency" office:value="5913.18" table:style-name="ce12">
            <text:p>R$ 5.913,1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INE APARECIDA TELES DO NASCIMENTO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31.68" table:style-name="ce12">
            <text:p>R$ 1.831,68</text:p>
          </table:table-cell>
          <table:table-cell office:value-type="currency" office:value="5976.42" table:style-name="ce12">
            <text:p>R$ 5.976,42</text:p>
          </table:table-cell>
          <table:table-cell office:value-type="currency" office:value="1327.36" table:style-name="ce12">
            <text:p>R$ 1.327,36</text:p>
          </table:table-cell>
          <table:table-cell office:value-type="currency" office:value="4649.0600000000004" table:style-name="ce12">
            <text:p>R$ 4.649,0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INE RODRIGUES MIYAK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OISIO AREIAS BEZERR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MANDA MIRAND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345.16" table:style-name="ce12">
            <text:p>R$ 1.345,16</text:p>
          </table:table-cell>
          <table:table-cell office:value-type="currency" office:value="5489.9" table:style-name="ce12">
            <text:p>R$ 5.489,90</text:p>
          </table:table-cell>
          <table:table-cell office:value-type="currency" office:value="417.29" table:style-name="ce12">
            <text:p>R$ 417,29</text:p>
          </table:table-cell>
          <table:table-cell office:value-type="currency" office:value="5072.6099999999997" table:style-name="ce12">
            <text:p>R$ 5.072,6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DRE APARECIDO DE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CHEFE DE EQUIPE II</text:p>
          </table:table-cell>
          <table:table-cell office:value-type="currency" office:value="8731.7999999999993" table:style-name="ce12">
            <text:p>R$ 8.731,80</text:p>
          </table:table-cell>
          <table:table-cell office:value-type="currency" office:value="1551.4" table:style-name="ce12">
            <text:p>R$ 1.551,40</text:p>
          </table:table-cell>
          <table:table-cell office:value-type="currency" office:value="10283.200000000001" table:style-name="ce12">
            <text:p>R$ 10.283,20</text:p>
          </table:table-cell>
          <table:table-cell office:value-type="currency" office:value="4690.92" table:style-name="ce12">
            <text:p>R$ 4.690,92</text:p>
          </table:table-cell>
          <table:table-cell office:value-type="currency" office:value="5592.28" table:style-name="ce12">
            <text:p>R$ 5.592,2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GELA DE OLIVEIRA COSTA CASSES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345.25" table:style-name="ce12">
            <text:p>R$ 1.345,25</text:p>
          </table:table-cell>
          <table:table-cell office:value-type="currency" office:value="9634.75" table:style-name="ce12">
            <text:p>R$ 9.634,75</text:p>
          </table:table-cell>
          <table:table-cell office:value-type="currency" office:value="4242.37" table:style-name="ce12">
            <text:p>R$ 4.242,37</text:p>
          </table:table-cell>
          <table:table-cell office:value-type="currency" office:value="5392.38" table:style-name="ce12">
            <text:p>R$ 5.392,3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TONIETA LAUDONIO MARCONDES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table:style-name="ce1"/>
          <table:table-cell office:value-type="currency" office:value="3920.72" table:style-name="ce12">
            <text:p>R$ 3.920,72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328.44" table:style-name="ce12">
            <text:p>R$ 5.328,44</text:p>
          </table:table-cell>
          <table:table-cell office:value-type="currency" office:value="548.9" table:style-name="ce12">
            <text:p>R$ 548,90</text:p>
          </table:table-cell>
          <table:table-cell office:value-type="currency" office:value="4779.54" table:style-name="ce12">
            <text:p>R$ 4.779,5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TÉCNICA DO 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RMANDO DE ALMEIDA PINTO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SECRETARIO-ADJUNTO</text:p>
          </table:table-cell>
          <table:table-cell office:value-type="currency" office:value="28579.71" table:style-name="ce12">
            <text:p>R$ 28.579,71</text:p>
          </table:table-cell>
          <table:table-cell office:value-type="currency" office:value="3582.16" table:style-name="ce12">
            <text:p>R$ 3.582,16</text:p>
          </table:table-cell>
          <table:table-cell office:value-type="currency" office:value="32161.87" table:style-name="ce12">
            <text:p>R$ 32.161,87</text:p>
          </table:table-cell>
          <table:table-cell office:value-type="currency" office:value="10821.76" table:style-name="ce12">
            <text:p>R$ 10.821,76</text:p>
          </table:table-cell>
          <table:table-cell office:value-type="currency" office:value="21340.11" table:style-name="ce12">
            <text:p>R$ 21.340,1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EATRIZ EMIRY TOM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730.09" table:style-name="ce12">
            <text:p>R$ 1.730,09</text:p>
          </table:table-cell>
          <table:table-cell office:value-type="currency" office:value="5874.83" table:style-name="ce12">
            <text:p>R$ 5.874,83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488.88" table:style-name="ce12">
            <text:p>R$ 5.488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BRUNA BAU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STOR DE EQUIPAMENTO PUBLICO I</text:p>
          </table:table-cell>
          <table:table-cell office:value-type="currency" office:value="6850.34" table:style-name="ce12">
            <text:p>R$ 6.850,3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132.92" table:style-name="ce12">
            <text:p>R$ 8.132,92</text:p>
          </table:table-cell>
          <table:table-cell office:value-type="currency" office:value="1355.69" table:style-name="ce12">
            <text:p>R$ 1.355,69</text:p>
          </table:table-cell>
          <table:table-cell office:value-type="currency" office:value="6777.23" table:style-name="ce12">
            <text:p>R$ 6.777,2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RUNO ARAUJO RIBEIRO ALV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5816.01" table:style-name="ce12">
            <text:p>R$ 5.816,01</text:p>
          </table:table-cell>
          <table:table-cell office:value-type="currency" office:value="1220.02" table:style-name="ce12">
            <text:p>R$ 1.220,02</text:p>
          </table:table-cell>
          <table:table-cell office:value-type="currency" office:value="7036.03" table:style-name="ce12">
            <text:p>R$ 7.036,03</text:p>
          </table:table-cell>
          <table:table-cell office:value-type="currency" office:value="1063.8699999999999" table:style-name="ce12">
            <text:p>R$ 1.063,87</text:p>
          </table:table-cell>
          <table:table-cell office:value-type="currency" office:value="5972.16" table:style-name="ce12">
            <text:p>R$ 5.972,1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RUNO NASCIMENTO ARAUJO DE PAU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AIO SIL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MILA ALEXANDRINO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345.25" table:style-name="ce12">
            <text:p>R$ 1.345,25</text:p>
          </table:table-cell>
          <table:table-cell office:value-type="currency" office:value="7562.36" table:style-name="ce12">
            <text:p>R$ 7.562,36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425.11" table:style-name="ce12">
            <text:p>R$ 6.425,1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MILA RAMALHO DI GRASS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417.29" table:style-name="ce12">
            <text:p>R$ 417,29</text:p>
          </table:table-cell>
          <table:table-cell office:value-type="currency" office:value="5135.17" table:style-name="ce12">
            <text:p>R$ 5.135,1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LA FER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64.35" table:style-name="ce12">
            <text:p>R$ 1.864,35</text:p>
          </table:table-cell>
          <table:table-cell office:value-type="currency" office:value="6009.09" table:style-name="ce12">
            <text:p>R$ 6.009,09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74.46" table:style-name="ce12">
            <text:p>R$ 5.374,4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ARLOS ALBERTO JOAQUIM BALTAZA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table:style-name="ce1"/>
          <table:table-cell office:value-type="currency" office:value="8641.92" table:style-name="ce12">
            <text:p>R$ 8.641,92</text:p>
          </table:table-cell>
          <table:table-cell office:value-type="currency" office:value="7603.89" table:style-name="ce12">
            <text:p>R$ 7.603,89</text:p>
          </table:table-cell>
          <table:table-cell office:value-type="currency" office:value="16245.81" table:style-name="ce12">
            <text:p>R$ 16.245,81</text:p>
          </table:table-cell>
          <table:table-cell office:value-type="currency" office:value="4117.71" table:style-name="ce12">
            <text:p>R$ 4.117,71</text:p>
          </table:table-cell>
          <table:table-cell office:value-type="currency" office:value="12128.1" table:style-name="ce12">
            <text:p>R$ 12.128,1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LOS ALBERTO SARTOR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318.77" table:style-name="ce12">
            <text:p>R$ 2.318,77</text:p>
          </table:table-cell>
          <table:table-cell office:value-type="currency" office:value="8535.8799999999992" table:style-name="ce12">
            <text:p>R$ 8.535,88</text:p>
          </table:table-cell>
          <table:table-cell office:value-type="currency" office:value="2443.9899999999998" table:style-name="ce12">
            <text:p>R$ 2.443,99</text:p>
          </table:table-cell>
          <table:table-cell office:value-type="currency" office:value="6091.89" table:style-name="ce12">
            <text:p>R$ 6.091,8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OLINE PATEZ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702.67" table:style-name="ce12">
            <text:p>R$ 3.702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16.14" table:style-name="ce12">
            <text:p>R$ 3.416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TIA FAGUNDES FRO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table:style-name="ce1"/>
          <table:table-cell office:value-type="currency" office:value="7203.24" table:style-name="ce12">
            <text:p>R$ 7.203,2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485.82" table:style-name="ce12">
            <text:p>R$ 8.485,82</text:p>
          </table:table-cell>
          <table:table-cell office:value-type="currency" office:value="1783.74" table:style-name="ce12">
            <text:p>R$ 1.783,74</text:p>
          </table:table-cell>
          <table:table-cell office:value-type="currency" office:value="6702.08" table:style-name="ce12">
            <text:p>R$ 6.702,0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ELSO GOMES CASA GRAND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ICERA RAFAELA BARBOSA DA SILVA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ARA CERIONE CANELLA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781.7" table:style-name="ce12">
            <text:p>R$ 1.781,70</text:p>
          </table:table-cell>
          <table:table-cell office:value-type="currency" office:value="3854.05" table:style-name="ce12">
            <text:p>R$ 3.854,05</text:p>
          </table:table-cell>
          <table:table-cell office:value-type="currency" office:value="537.51" table:style-name="ce12">
            <text:p>R$ 537,51</text:p>
          </table:table-cell>
          <table:table-cell office:value-type="currency" office:value="3316.54" table:style-name="ce12">
            <text:p>R$ 3.316,5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AUDETE DIA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959.01" table:style-name="ce12">
            <text:p>R$ 13.959,01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866.15" table:style-name="ce12">
            <text:p>R$ 14.866,15</text:p>
          </table:table-cell>
          <table:table-cell office:value-type="currency" office:value="7213.91" table:style-name="ce12">
            <text:p>R$ 7.213,91</text:p>
          </table:table-cell>
          <table:table-cell office:value-type="currency" office:value="7652.24" table:style-name="ce12">
            <text:p>R$ 7.652,24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EIDE COUTINHO DO NASCIMENTO MENNI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EIDE FREIRE DE CARVALHO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3480.07" table:style-name="ce12">
            <text:p>R$ 3.480,07</text:p>
          </table:table-cell>
          <table:table-cell office:value-type="currency" office:value="162.19" table:style-name="ce12">
            <text:p>R$ 162,19</text:p>
          </table:table-cell>
          <table:table-cell office:value-type="currency" office:value="3317.88" table:style-name="ce12">
            <text:p>R$ 3.317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RISTIANO JOSE GOM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2320.08" table:style-name="ce12">
            <text:p>R$ 2.320,08</text:p>
          </table:table-cell>
          <table:table-cell office:value-type="currency" office:value="10609.58" table:style-name="ce12">
            <text:p>R$ 10.609,58</text:p>
          </table:table-cell>
          <table:table-cell office:value-type="currency" office:value="3416.67" table:style-name="ce12">
            <text:p>R$ 3.416,67</text:p>
          </table:table-cell>
          <table:table-cell office:value-type="currency" office:value="7192.91" table:style-name="ce12">
            <text:p>R$ 7.192,9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YRA MALTA OLEGARIO DA COS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</text:p>
          </table:table-cell>
          <table:table-cell table:style-name="ce1"/>
          <table:table-cell office:value-type="currency" office:value="17968.349999999999" table:style-name="ce12">
            <text:p>R$ 17.968,35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18625.23" table:style-name="ce12">
            <text:p>R$ 18.625,23</text:p>
          </table:table-cell>
          <table:table-cell office:value-type="currency" office:value="6263.58" table:style-name="ce12">
            <text:p>R$ 6.263,58</text:p>
          </table:table-cell>
          <table:table-cell office:value-type="currency" office:value="12361.65" table:style-name="ce12">
            <text:p>R$ 12.361,6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NIELLA YUKARI ADACHI HIRA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125.88" table:style-name="ce12">
            <text:p>R$ 2.125,88</text:p>
          </table:table-cell>
          <table:table-cell office:value-type="currency" office:value="8342.99" table:style-name="ce12">
            <text:p>R$ 8.342,99</text:p>
          </table:table-cell>
          <table:table-cell office:value-type="currency" office:value="2582.9699999999998" table:style-name="ce12">
            <text:p>R$ 2.582,97</text:p>
          </table:table-cell>
          <table:table-cell office:value-type="currency" office:value="5760.02" table:style-name="ce12">
            <text:p>R$ 5.760,0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DANTE RODRIGUES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61.38" table:style-name="ce12">
            <text:p>R$ 1.761,38</text:p>
          </table:table-cell>
          <table:table-cell office:value-type="currency" office:value="7978.49" table:style-name="ce12">
            <text:p>R$ 7.978,49</text:p>
          </table:table-cell>
          <table:table-cell office:value-type="currency" office:value="1510.28" table:style-name="ce12">
            <text:p>R$ 1.510,28</text:p>
          </table:table-cell>
          <table:table-cell office:value-type="currency" office:value="6468.21" table:style-name="ce12">
            <text:p>R$ 6.468,2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VI CARLOS DE JESUS FI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4159.83" table:style-name="ce12">
            <text:p>R$ 14.159,83</text:p>
          </table:table-cell>
          <table:table-cell office:value-type="currency" office:value="2952.45" table:style-name="ce12">
            <text:p>R$ 2.952,45</text:p>
          </table:table-cell>
          <table:table-cell office:value-type="currency" office:value="17112.28" table:style-name="ce12">
            <text:p>R$ 17.112,28</text:p>
          </table:table-cell>
          <table:table-cell office:value-type="currency" office:value="4113.25" table:style-name="ce12">
            <text:p>R$ 4.113,25</text:p>
          </table:table-cell>
          <table:table-cell office:value-type="currency" office:value="12999.03" table:style-name="ce12">
            <text:p>R$ 12.999,0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YANE DE SOUZ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099.91" table:style-name="ce12">
            <text:p>R$ 2.099,91</text:p>
          </table:table-cell>
          <table:table-cell office:value-type="currency" office:value="8317.02" table:style-name="ce12">
            <text:p>R$ 8.317,02</text:p>
          </table:table-cell>
          <table:table-cell office:value-type="currency" office:value="4891.66" table:style-name="ce12">
            <text:p>R$ 4.891,66</text:p>
          </table:table-cell>
          <table:table-cell office:value-type="currency" office:value="3425.36" table:style-name="ce12">
            <text:p>R$ 3.425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EBORA OLIVEIRA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I</text:p>
          </table:table-cell>
          <table:table-cell office:value-type="string" table:style-name="ce1">
            <text:p>CHEFE DE NUCLEO I</text:p>
          </table:table-cell>
          <table:table-cell office:value-type="currency" office:value="17905.12" table:style-name="ce12">
            <text:p>R$ 17.905,12</text:p>
          </table:table-cell>
          <table:table-cell office:value-type="currency" office:value="3616.49" table:style-name="ce12">
            <text:p>R$ 3.616,49</text:p>
          </table:table-cell>
          <table:table-cell office:value-type="currency" office:value="21521.61" table:style-name="ce12">
            <text:p>R$ 21.521,61</text:p>
          </table:table-cell>
          <table:table-cell office:value-type="currency" office:value="9911.65" table:style-name="ce12">
            <text:p>R$ 9.911,65</text:p>
          </table:table-cell>
          <table:table-cell office:value-type="currency" office:value="11609.96" table:style-name="ce12">
            <text:p>R$ 11.609,9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EDILENE MAGALHA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959.01" table:style-name="ce12">
            <text:p>R$ 13.959,01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866.15" table:style-name="ce12">
            <text:p>R$ 14.866,15</text:p>
          </table:table-cell>
          <table:table-cell office:value-type="currency" office:value="4381.83" table:style-name="ce12">
            <text:p>R$ 4.381,83</text:p>
          </table:table-cell>
          <table:table-cell office:value-type="currency" office:value="10484.32" table:style-name="ce12">
            <text:p>R$ 10.484,32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DIMAR ARAUJO MEN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RENTE DE PROJETOS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188.78" table:style-name="ce12">
            <text:p>R$ 1.188,78</text:p>
          </table:table-cell>
          <table:table-cell office:value-type="currency" office:value="9478.2800000000007" table:style-name="ce12">
            <text:p>R$ 9.478,28</text:p>
          </table:table-cell>
          <table:table-cell office:value-type="currency" office:value="2016.21" table:style-name="ce12">
            <text:p>R$ 2.016,21</text:p>
          </table:table-cell>
          <table:table-cell office:value-type="currency" office:value="7462.07" table:style-name="ce12">
            <text:p>R$ 7.462,0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MERSON KAUAN DE SOUSA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STELA REIS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ATIMA CAROLINE ASSUNCAO BAPTIS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ATIMA CRISTINA AIRES MARTIN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IPE DA SILVA SOUS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4799.1899999999996" table:style-name="ce12">
            <text:p>R$ 4.799,19</text:p>
          </table:table-cell>
          <table:table-cell office:value-type="currency" office:value="1739.12" table:style-name="ce12">
            <text:p>R$ 1.739,12</text:p>
          </table:table-cell>
          <table:table-cell office:value-type="currency" office:value="6538.31" table:style-name="ce12">
            <text:p>R$ 6.538,31</text:p>
          </table:table-cell>
          <table:table-cell office:value-type="currency" office:value="844.28" table:style-name="ce12">
            <text:p>R$ 844,28</text:p>
          </table:table-cell>
          <table:table-cell office:value-type="currency" office:value="5694.03" table:style-name="ce12">
            <text:p>R$ 5.694,0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ELIPE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IPE MALUF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LIPE OLIVEIRA MAZU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82.32" table:style-name="ce12">
            <text:p>R$ 1.882,32</text:p>
          </table:table-cell>
          <table:table-cell office:value-type="currency" office:value="3954.67" table:style-name="ce12">
            <text:p>R$ 3.954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668.14" table:style-name="ce12">
            <text:p>R$ 3.668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A AGUIAR GOMES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365.73" table:style-name="ce12">
            <text:p>R$ 2.365,73</text:p>
          </table:table-cell>
          <table:table-cell office:value-type="currency" office:value="8582.84" table:style-name="ce12">
            <text:p>R$ 8.582,84</text:p>
          </table:table-cell>
          <table:table-cell office:value-type="currency" office:value="2271.1799999999998" table:style-name="ce12">
            <text:p>R$ 2.271,18</text:p>
          </table:table-cell>
          <table:table-cell office:value-type="currency" office:value="6311.66" table:style-name="ce12">
            <text:p>R$ 6.311,6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A MOTA CAVALCAN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476.28" table:style-name="ce12">
            <text:p>R$ 3.476,28</text:p>
          </table:table-cell>
          <table:table-cell office:value-type="currency" office:value="2056.92" table:style-name="ce12">
            <text:p>R$ 2.056,92</text:p>
          </table:table-cell>
          <table:table-cell office:value-type="currency" office:value="5533.2" table:style-name="ce12">
            <text:p>R$ 5.533,20</text:p>
          </table:table-cell>
          <table:table-cell office:value-type="currency" office:value="902.12" table:style-name="ce12">
            <text:p>R$ 902,12</text:p>
          </table:table-cell>
          <table:table-cell office:value-type="currency" office:value="4631.08" table:style-name="ce12">
            <text:p>R$ 4.631,0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ERNANDO GOM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2108.15" table:style-name="ce12">
            <text:p>R$ 2.108,15</text:p>
          </table:table-cell>
          <table:table-cell office:value-type="currency" office:value="5159.13" table:style-name="ce12">
            <text:p>R$ 5.159,13</text:p>
          </table:table-cell>
          <table:table-cell office:value-type="currency" office:value="2138.54" table:style-name="ce12">
            <text:p>R$ 2.138,54</text:p>
          </table:table-cell>
          <table:table-cell office:value-type="currency" office:value="3020.59" table:style-name="ce12">
            <text:p>R$ 3.020,5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O MASAO FONTES IK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DE PROJETOS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2552.86" table:style-name="ce12">
            <text:p>R$ 2.552,86</text:p>
          </table:table-cell>
          <table:table-cell office:value-type="currency" office:value="8841.33" table:style-name="ce12">
            <text:p>R$ 8.841,3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O NOBUTAKA TAKAHASH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LAVIA BARROS MAI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ESSOR I</text:p>
          </table:table-cell>
          <table:table-cell table:style-name="ce1"/>
          <table:table-cell office:value-type="currency" office:value="1069.5999999999999" table:style-name="ce12">
            <text:p>R$ 1.069,60</text:p>
          </table:table-cell>
          <table:table-cell office:value-type="currency" office:value="1063.6400000000001" table:style-name="ce12">
            <text:p>R$ 1.063,64</text:p>
          </table:table-cell>
          <table:table-cell office:value-type="currency" office:value="2133.2399999999998" table:style-name="ce12">
            <text:p>R$ 2.133,24</text:p>
          </table:table-cell>
          <table:table-cell office:value-type="currency" office:value="663.36" table:style-name="ce12">
            <text:p>R$ 663,36</text:p>
          </table:table-cell>
          <table:table-cell office:value-type="currency" office:value="1469.88" table:style-name="ce12">
            <text:p>R$ 1.469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LAVIA BARROS MAI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2005.52" table:style-name="ce12">
            <text:p>R$ 2.005,52</text:p>
          </table:table-cell>
          <table:table-cell office:value-type="currency" office:value="944.4" table:style-name="ce12">
            <text:p>R$ 944,40</text:p>
          </table:table-cell>
          <table:table-cell office:value-type="currency" office:value="2949.92" table:style-name="ce12">
            <text:p>R$ 2.949,92</text:p>
          </table:table-cell>
          <table:table-cell office:value-type="currency" office:value="854.98" table:style-name="ce12">
            <text:p>R$ 854,98</text:p>
          </table:table-cell>
          <table:table-cell office:value-type="currency" office:value="2094.94" table:style-name="ce12">
            <text:p>R$ 2.094,9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LAVIO FERNAN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197.43" table:style-name="ce12">
            <text:p>R$ 15.197,43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6104.57" table:style-name="ce12">
            <text:p>R$ 16.104,57</text:p>
          </table:table-cell>
          <table:table-cell office:value-type="currency" office:value="9812.89" table:style-name="ce12">
            <text:p>R$ 9.812,89</text:p>
          </table:table-cell>
          <table:table-cell office:value-type="currency" office:value="6291.68" table:style-name="ce12">
            <text:p>R$ 6.291,6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ABRIEL DE SOUZA TROV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577.36" table:style-name="ce12">
            <text:p>R$ 15.577,36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6484.5" table:style-name="ce12">
            <text:p>R$ 16.484,50</text:p>
          </table:table-cell>
          <table:table-cell office:value-type="currency" office:value="7261.52" table:style-name="ce12">
            <text:p>R$ 7.261,52</text:p>
          </table:table-cell>
          <table:table-cell office:value-type="currency" office:value="9222.98" table:style-name="ce12">
            <text:p>R$ 9.222,9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GILBERTO GUEDES DE ALMEID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2005.52" table:style-name="ce12">
            <text:p>R$ 2.005,52</text:p>
          </table:table-cell>
          <table:table-cell office:value-type="currency" office:value="1695.24" table:style-name="ce12">
            <text:p>R$ 1.695,24</text:p>
          </table:table-cell>
          <table:table-cell office:value-type="currency" office:value="3700.76" table:style-name="ce12">
            <text:p>R$ 3.700,76</text:p>
          </table:table-cell>
          <table:table-cell office:value-type="currency" office:value="276.5" table:style-name="ce12">
            <text:p>R$ 276,50</text:p>
          </table:table-cell>
          <table:table-cell office:value-type="currency" office:value="3424.26" table:style-name="ce12">
            <text:p>R$ 3.424,2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LSON JOSE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2577.29" table:style-name="ce12">
            <text:p>R$ 2.577,29</text:p>
          </table:table-cell>
          <table:table-cell office:value-type="currency" office:value="3369.13" table:style-name="ce12">
            <text:p>R$ 3.369,1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OVANA CUSTODIO MERL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OVANNA PAULA TELES DUAR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1983.27" table:style-name="ce12">
            <text:p>R$ 1.983,27</text:p>
          </table:table-cell>
          <table:table-cell office:value-type="currency" office:value="5034.25" table:style-name="ce12">
            <text:p>R$ 5.034,25</text:p>
          </table:table-cell>
          <table:table-cell office:value-type="currency" office:value="2663.21" table:style-name="ce12">
            <text:p>R$ 2.663,21</text:p>
          </table:table-cell>
          <table:table-cell office:value-type="currency" office:value="2371.04" table:style-name="ce12">
            <text:p>R$ 2.371,0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GLAUCIA FABIANA FAVAR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98.73" table:style-name="ce12">
            <text:p>R$ 1.798,73</text:p>
          </table:table-cell>
          <table:table-cell office:value-type="currency" office:value="8015.84" table:style-name="ce12">
            <text:p>R$ 8.015,84</text:p>
          </table:table-cell>
          <table:table-cell office:value-type="currency" office:value="1893.93" table:style-name="ce12">
            <text:p>R$ 1.893,93</text:p>
          </table:table-cell>
          <table:table-cell office:value-type="currency" office:value="6121.91" table:style-name="ce12">
            <text:p>R$ 6.121,9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ILHERME BREGANTIN VIDAL BIGHET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ILHERME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ILHERME PEREIRA RONCOLET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STAVO RAMOS GUANDALIM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HEITOR ARANTES FARR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HILTON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IRLAS MARIA BEZER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39" table:style-name="ce12">
            <text:p>R$ 1.439,00</text:p>
          </table:table-cell>
          <table:table-cell office:value-type="currency" office:value="5583.74" table:style-name="ce12">
            <text:p>R$ 5.583,74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97.79" table:style-name="ce12">
            <text:p>R$ 5.197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ANAINA SANTOS DE JESU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AO CARLOS CANDIDO SILVA LIBARDI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220.04" table:style-name="ce12">
            <text:p>R$ 1.220,04</text:p>
          </table:table-cell>
          <table:table-cell office:value-type="currency" office:value="5364.78" table:style-name="ce12">
            <text:p>R$ 5.364,78</text:p>
          </table:table-cell>
          <table:table-cell office:value-type="currency" office:value="417.29" table:style-name="ce12">
            <text:p>R$ 417,29</text:p>
          </table:table-cell>
          <table:table-cell office:value-type="currency" office:value="4947.49" table:style-name="ce12">
            <text:p>R$ 4.947,4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NATHAN BARBOSA DE SOUZA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E AUGUST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1764.05" table:style-name="ce12">
            <text:p>R$ 1.764,05</text:p>
          </table:table-cell>
          <table:table-cell office:value-type="currency" office:value="3788.41" table:style-name="ce12">
            <text:p>R$ 3.788,4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E DOMINGOS SANTOS LOIO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0.42" table:style-name="ce12">
            <text:p>R$ 1.800,42</text:p>
          </table:table-cell>
          <table:table-cell office:value-type="currency" office:value="5945.16" table:style-name="ce12">
            <text:p>R$ 5.945,16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0.53" table:style-name="ce12">
            <text:p>R$ 5.310,5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IAS BARCELOS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CHEFE DE ASSESSORIA JURIDICA I</text:p>
          </table:table-cell>
          <table:table-cell office:value-type="currency" office:value="46366.19" table:style-name="ce12">
            <text:p>R$ 46.366,19</text:p>
          </table:table-cell>
          <table:table-cell office:value-type="currency" office:value="15154.77" table:style-name="ce12">
            <text:p>R$ 15.154,77</text:p>
          </table:table-cell>
          <table:table-cell office:value-type="currency" office:value="61520.959999999999" table:style-name="ce12">
            <text:p>R$ 61.520,96</text:p>
          </table:table-cell>
          <table:table-cell office:value-type="currency" office:value="29308.47" table:style-name="ce12">
            <text:p>R$ 29.308,47</text:p>
          </table:table-cell>
          <table:table-cell office:value-type="currency" office:value="38208.03" table:style-name="ce12">
            <text:p>R$ 38.208,0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ILENE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A ROBERTA KLE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O CEZAR DOS REI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</text:p>
          </table:table-cell>
          <table:table-cell table:style-name="ce1"/>
          <table:table-cell office:value-type="currency" office:value="18570.650000000001" table:style-name="ce12">
            <text:p>R$ 18.570,65</text:p>
          </table:table-cell>
          <table:table-cell office:value-type="currency" office:value="3470.47" table:style-name="ce12">
            <text:p>R$ 3.470,47</text:p>
          </table:table-cell>
          <table:table-cell office:value-type="currency" office:value="22041.119999999999" table:style-name="ce12">
            <text:p>R$ 22.041,12</text:p>
          </table:table-cell>
          <table:table-cell office:value-type="currency" office:value="13751.87" table:style-name="ce12">
            <text:p>R$ 13.751,87</text:p>
          </table:table-cell>
          <table:table-cell office:value-type="currency" office:value="8289.25" table:style-name="ce12">
            <text:p>R$ 8.289,2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JULIO COMIN DE MEL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1152.6300000000001" table:style-name="ce12">
            <text:p>R$ 1.152,63</text:p>
          </table:table-cell>
          <table:table-cell office:value-type="currency" office:value="4793.79" table:style-name="ce12">
            <text:p>R$ 4.793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O GOME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CHEFE DE NUCLEO I</text:p>
          </table:table-cell>
          <table:table-cell office:value-type="currency" office:value="6159.54" table:style-name="ce12">
            <text:p>R$ 6.159,54</text:p>
          </table:table-cell>
          <table:table-cell office:value-type="currency" office:value="2546.33" table:style-name="ce12">
            <text:p>R$ 2.546,33</text:p>
          </table:table-cell>
          <table:table-cell office:value-type="currency" office:value="8705.8700000000008" table:style-name="ce12">
            <text:p>R$ 8.705,87</text:p>
          </table:table-cell>
          <table:table-cell office:value-type="currency" office:value="2187.13" table:style-name="ce12">
            <text:p>R$ 2.187,13</text:p>
          </table:table-cell>
          <table:table-cell office:value-type="currency" office:value="6518.74" table:style-name="ce12">
            <text:p>R$ 6.518,7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RINA CRISTINA SOUZA DE ASSI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1865.52" table:style-name="ce12">
            <text:p>R$ 1.865,52</text:p>
          </table:table-cell>
          <table:table-cell office:value-type="currency" office:value="4916.5" table:style-name="ce12">
            <text:p>R$ 4.916,50</text:p>
          </table:table-cell>
          <table:table-cell office:value-type="currency" office:value="1983.86" table:style-name="ce12">
            <text:p>R$ 1.983,86</text:p>
          </table:table-cell>
          <table:table-cell office:value-type="currency" office:value="2932.64" table:style-name="ce12">
            <text:p>R$ 2.932,6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KARINA SOUS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317.4699999999998" table:style-name="ce12">
            <text:p>R$ 2.317,47</text:p>
          </table:table-cell>
          <table:table-cell office:value-type="currency" office:value="1770.4" table:style-name="ce12">
            <text:p>R$ 1.770,40</text:p>
          </table:table-cell>
          <table:table-cell office:value-type="currency" office:value="4087.87" table:style-name="ce12">
            <text:p>R$ 4.087,87</text:p>
          </table:table-cell>
          <table:table-cell office:value-type="currency" office:value="327.35000000000002" table:style-name="ce12">
            <text:p>R$ 327,35</text:p>
          </table:table-cell>
          <table:table-cell office:value-type="currency" office:value="3760.52" table:style-name="ce12">
            <text:p>R$ 3.760,5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RINA YUMI GUIMARAES MIYAMO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422.14" table:style-name="ce12">
            <text:p>R$ 13.422,1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29.28" table:style-name="ce12">
            <text:p>R$ 14.329,28</text:p>
          </table:table-cell>
          <table:table-cell office:value-type="currency" office:value="4859.4399999999996" table:style-name="ce12">
            <text:p>R$ 4.859,44</text:p>
          </table:table-cell>
          <table:table-cell office:value-type="currency" office:value="9469.84" table:style-name="ce12">
            <text:p>R$ 9.469,84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TIA DOS SANTOS RIBEIR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148.39" table:style-name="ce12">
            <text:p>R$ 2.148,39</text:p>
          </table:table-cell>
          <table:table-cell office:value-type="currency" office:value="6293.13" table:style-name="ce12">
            <text:p>R$ 6.293,13</text:p>
          </table:table-cell>
          <table:table-cell office:value-type="currency" office:value="1169.26" table:style-name="ce12">
            <text:p>R$ 1.169,26</text:p>
          </table:table-cell>
          <table:table-cell office:value-type="currency" office:value="5123.87" table:style-name="ce12">
            <text:p>R$ 5.123,8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ARA STEFANE ALVES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AUREMAR GONCALVES DE PAU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EONARD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EONARDO WILLIAM CASAL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GABINETE</text:p>
          </table:table-cell>
          <table:table-cell office:value-type="currency" office:value="24496.880000000001" table:style-name="ce12">
            <text:p>R$ 24.496,88</text:p>
          </table:table-cell>
          <table:table-cell office:value-type="currency" office:value="997" table:style-name="ce12">
            <text:p>R$ 997,00</text:p>
          </table:table-cell>
          <table:table-cell office:value-type="currency" office:value="25493.88" table:style-name="ce12">
            <text:p>R$ 25.493,88</text:p>
          </table:table-cell>
          <table:table-cell office:value-type="currency" office:value="6884.82" table:style-name="ce12">
            <text:p>R$ 6.884,82</text:p>
          </table:table-cell>
          <table:table-cell office:value-type="currency" office:value="18609.060000000001" table:style-name="ce12">
            <text:p>R$ 18.609,0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IVIA GONTIJO ESCOBA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4.52" table:style-name="ce12">
            <text:p>R$ 1.634,52</text:p>
          </table:table-cell>
          <table:table-cell office:value-type="currency" office:value="3706.87" table:style-name="ce12">
            <text:p>R$ 3.706,8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20.34" table:style-name="ce12">
            <text:p>R$ 3.420,3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UCAS ROSSANEZ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399.98" table:style-name="ce12">
            <text:p>R$ 13.399,98</text:p>
          </table:table-cell>
          <table:table-cell office:value-type="currency" office:value="938.48" table:style-name="ce12">
            <text:p>R$ 938,48</text:p>
          </table:table-cell>
          <table:table-cell office:value-type="currency" office:value="14338.46" table:style-name="ce12">
            <text:p>R$ 14.338,46</text:p>
          </table:table-cell>
          <table:table-cell office:value-type="currency" office:value="8333.58" table:style-name="ce12">
            <text:p>R$ 8.333,58</text:p>
          </table:table-cell>
          <table:table-cell office:value-type="currency" office:value="6004.88" table:style-name="ce12">
            <text:p>R$ 6.004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AS VINICIUS DOS SANTOS RODRIGUES AMBROSI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295.05" table:style-name="ce12">
            <text:p>R$ 3.295,05</text:p>
          </table:table-cell>
          <table:table-cell office:value-type="currency" office:value="1956.89" table:style-name="ce12">
            <text:p>R$ 1.956,89</text:p>
          </table:table-cell>
          <table:table-cell office:value-type="currency" office:value="5251.94" table:style-name="ce12">
            <text:p>R$ 5.251,94</text:p>
          </table:table-cell>
          <table:table-cell office:value-type="currency" office:value="659" table:style-name="ce12">
            <text:p>R$ 659,00</text:p>
          </table:table-cell>
          <table:table-cell office:value-type="currency" office:value="4592.9399999999996" table:style-name="ce12">
            <text:p>R$ 4.592,9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 NAZARE VELLOSO VERGINELL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NA GANDELMA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NA OLIVER PEREZ QUINTAS DE MORA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422.14" table:style-name="ce12">
            <text:p>R$ 13.422,14</text:p>
          </table:table-cell>
          <table:table-cell office:value-type="currency" office:value="3153.65" table:style-name="ce12">
            <text:p>R$ 3.153,65</text:p>
          </table:table-cell>
          <table:table-cell office:value-type="currency" office:value="16575.79" table:style-name="ce12">
            <text:p>R$ 16.575,79</text:p>
          </table:table-cell>
          <table:table-cell office:value-type="currency" office:value="6672.71" table:style-name="ce12">
            <text:p>R$ 6.672,71</text:p>
          </table:table-cell>
          <table:table-cell office:value-type="currency" office:value="9903.08" table:style-name="ce12">
            <text:p>R$ 9.903,08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IZ ANTONIO ZULIAN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IZ PHELIPE AKIO BELVIZO HIDAK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GALI MARTINHO RENTE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IA DA SILVA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174.9" table:style-name="ce12">
            <text:p>R$ 3.174,90</text:p>
          </table:table-cell>
          <table:table-cell office:value-type="currency" office:value="10166.49" table:style-name="ce12">
            <text:p>R$ 10.166,4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IO AURELIO GONCALVES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RCI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50.13" table:style-name="ce12">
            <text:p>R$ 1.850,13</text:p>
          </table:table-cell>
          <table:table-cell office:value-type="currency" office:value="5994.87" table:style-name="ce12">
            <text:p>R$ 5.994,87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60.24" table:style-name="ce12">
            <text:p>R$ 5.360,2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 AUGUSTO BARBU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738.04" table:style-name="ce12">
            <text:p>R$ 1.738,04</text:p>
          </table:table-cell>
          <table:table-cell office:value-type="currency" office:value="5761.65" table:style-name="ce12">
            <text:p>R$ 5.761,6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S AKIRA SHIMABUKUR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STOR DE EQUIPAMENTO PUBLICO I</text:p>
          </table:table-cell>
          <table:table-cell office:value-type="currency" office:value="6850.34" table:style-name="ce12">
            <text:p>R$ 6.850,3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132.92" table:style-name="ce12">
            <text:p>R$ 8.132,92</text:p>
          </table:table-cell>
          <table:table-cell office:value-type="currency" office:value="1459.97" table:style-name="ce12">
            <text:p>R$ 1.459,97</text:p>
          </table:table-cell>
          <table:table-cell office:value-type="currency" office:value="6672.95" table:style-name="ce12">
            <text:p>R$ 6.672,9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S APARECIDO DA COSTA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DIRETOR I</text:p>
          </table:table-cell>
          <table:table-cell office:value-type="currency" office:value="7837.31" table:style-name="ce12">
            <text:p>R$ 7.837,31</text:p>
          </table:table-cell>
          <table:table-cell office:value-type="currency" office:value="2948.96" table:style-name="ce12">
            <text:p>R$ 2.948,96</text:p>
          </table:table-cell>
          <table:table-cell office:value-type="currency" office:value="10786.27" table:style-name="ce12">
            <text:p>R$ 10.786,27</text:p>
          </table:table-cell>
          <table:table-cell office:value-type="currency" office:value="3981.65" table:style-name="ce12">
            <text:p>R$ 3.981,65</text:p>
          </table:table-cell>
          <table:table-cell office:value-type="currency" office:value="6804.62" table:style-name="ce12">
            <text:p>R$ 6.804,6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 APARECIDA BEZERRA DA SIL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LANEJAMENTO DESENV ORGANIZACIONAL (NQ)NIVEL I</text:p>
          </table:table-cell>
          <table:table-cell table:style-name="ce1"/>
          <table:table-cell office:value-type="currency" office:value="13523.91" table:style-name="ce12">
            <text:p>R$ 13.523,91</text:p>
          </table:table-cell>
          <table:table-cell office:value-type="currency" office:value="2862.9" table:style-name="ce12">
            <text:p>R$ 2.862,90</text:p>
          </table:table-cell>
          <table:table-cell office:value-type="currency" office:value="16386.810000000001" table:style-name="ce12">
            <text:p>R$ 16.386,81</text:p>
          </table:table-cell>
          <table:table-cell office:value-type="currency" office:value="6584.6" table:style-name="ce12">
            <text:p>R$ 6.584,60</text:p>
          </table:table-cell>
          <table:table-cell office:value-type="currency" office:value="9802.2099999999991" table:style-name="ce12">
            <text:p>R$ 9.802,2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RIA DAS CANDEIAS VIEIRA PIN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(NQ)</text:p>
          </table:table-cell>
          <table:table-cell table:style-name="ce1"/>
          <table:table-cell office:value-type="currency" office:value="11256.82" table:style-name="ce12">
            <text:p>R$ 11.256,82</text:p>
          </table:table-cell>
          <table:table-cell office:value-type="currency" office:value="2608.25" table:style-name="ce12">
            <text:p>R$ 2.608,25</text:p>
          </table:table-cell>
          <table:table-cell office:value-type="currency" office:value="13865.07" table:style-name="ce12">
            <text:p>R$ 13.865,07</text:p>
          </table:table-cell>
          <table:table-cell office:value-type="currency" office:value="8436.9599999999991" table:style-name="ce12">
            <text:p>R$ 8.436,96</text:p>
          </table:table-cell>
          <table:table-cell office:value-type="currency" office:value="5428.11" table:style-name="ce12">
            <text:p>R$ 5.428,1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 VALERIA BON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NA DA SILVA TEIX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NA SANTOS MA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CHEFE DE NUCLEO I</text:p>
          </table:table-cell>
          <table:table-cell table:style-name="ce1"/>
          <table:table-cell office:value-type="currency" office:value="599.88" table:style-name="ce12">
            <text:p>R$ 599,88</text:p>
          </table:table-cell>
          <table:table-cell office:value-type="currency" office:value="62.56" table:style-name="ce12">
            <text:p>R$ 62,56</text:p>
          </table:table-cell>
          <table:table-cell office:value-type="currency" office:value="662.44" table:style-name="ce12">
            <text:p>R$ 662,44</text:p>
          </table:table-cell>
          <table:table-cell office:value-type="currency" office:value="96.29" table:style-name="ce12">
            <text:p>R$ 96,29</text:p>
          </table:table-cell>
          <table:table-cell office:value-type="currency" office:value="566.15" table:style-name="ce12">
            <text:p>R$ 566,1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NA ALBANESE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ASSESSOR II</text:p>
          </table:table-cell>
          <table:table-cell office:value-type="currency" office:value="8211.82" table:style-name="ce12">
            <text:p>R$ 8.211,82</text:p>
          </table:table-cell>
          <table:table-cell office:value-type="currency" office:value="2459.83" table:style-name="ce12">
            <text:p>R$ 2.459,83</text:p>
          </table:table-cell>
          <table:table-cell office:value-type="currency" office:value="10671.65" table:style-name="ce12">
            <text:p>R$ 10.671,65</text:p>
          </table:table-cell>
          <table:table-cell office:value-type="currency" office:value="2248.5" table:style-name="ce12">
            <text:p>R$ 2.248,50</text:p>
          </table:table-cell>
          <table:table-cell office:value-type="currency" office:value="8423.15" table:style-name="ce12">
            <text:p>R$ 8.423,1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THEUS ANISIO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702.67" table:style-name="ce12">
            <text:p>R$ 3.702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16.14" table:style-name="ce12">
            <text:p>R$ 3.416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URICIO DE MORA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16.21" table:style-name="ce12">
            <text:p>R$ 2.016,21</text:p>
          </table:table-cell>
          <table:table-cell office:value-type="currency" office:value="7555.87" table:style-name="ce12">
            <text:p>R$ 7.555,8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AELA BUENO PASSOLONG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PACIUKEVICH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SANTANA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SCHUINDT DO CARM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3815.84" table:style-name="ce12">
            <text:p>R$ 13.815,8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722.98" table:style-name="ce12">
            <text:p>R$ 14.722,98</text:p>
          </table:table-cell>
          <table:table-cell office:value-type="currency" office:value="4107.6000000000004" table:style-name="ce12">
            <text:p>R$ 4.107,60</text:p>
          </table:table-cell>
          <table:table-cell office:value-type="currency" office:value="10615.38" table:style-name="ce12">
            <text:p>R$ 10.615,3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GUEL DE SOUZA GUE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188.74" table:style-name="ce12">
            <text:p>R$ 1.188,74</text:p>
          </table:table-cell>
          <table:table-cell office:value-type="currency" office:value="7405.85" table:style-name="ce12">
            <text:p>R$ 7.405,85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268.6" table:style-name="ce12">
            <text:p>R$ 6.268,6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NATHALY ADRIELLY MIRANDA MARTINS DE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1002.75" table:style-name="ce12">
            <text:p>R$ 1.002,75</text:p>
          </table:table-cell>
          <table:table-cell office:value-type="currency" office:value="1440.52" table:style-name="ce12">
            <text:p>R$ 1.440,52</text:p>
          </table:table-cell>
          <table:table-cell office:value-type="currency" office:value="2443.27" table:style-name="ce12">
            <text:p>R$ 2.443,27</text:p>
          </table:table-cell>
          <table:table-cell office:value-type="currency" office:value="135.37" table:style-name="ce12">
            <text:p>R$ 135,37</text:p>
          </table:table-cell>
          <table:table-cell office:value-type="currency" office:value="2307.9" table:style-name="ce12">
            <text:p>R$ 2.307,9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ALOMA DE CARVALHO LIM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2021.45" table:style-name="ce12">
            <text:p>R$ 2.021,45</text:p>
          </table:table-cell>
          <table:table-cell office:value-type="currency" office:value="3924.97" table:style-name="ce12">
            <text:p>R$ 3.924,9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EDRO HENRIQUE SOUZA E MARQ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RISCILA MOURA CAMARG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301.71" table:style-name="ce12">
            <text:p>R$ 2.301,71</text:p>
          </table:table-cell>
          <table:table-cell office:value-type="currency" office:value="6446.45" table:style-name="ce12">
            <text:p>R$ 6.446,45</text:p>
          </table:table-cell>
          <table:table-cell office:value-type="currency" office:value="1417.94" table:style-name="ce12">
            <text:p>R$ 1.417,94</text:p>
          </table:table-cell>
          <table:table-cell office:value-type="currency" office:value="5028.51" table:style-name="ce12">
            <text:p>R$ 5.028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DOMIR TOMITCH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I</text:p>
          </table:table-cell>
          <table:table-cell table:style-name="ce1"/>
          <table:table-cell office:value-type="currency" office:value="19057.55" table:style-name="ce12">
            <text:p>R$ 19.057,55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19714.43" table:style-name="ce12">
            <text:p>R$ 19.714,43</text:p>
          </table:table-cell>
          <table:table-cell office:value-type="currency" office:value="14182.79" table:style-name="ce12">
            <text:p>R$ 14.182,79</text:p>
          </table:table-cell>
          <table:table-cell office:value-type="currency" office:value="5531.64" table:style-name="ce12">
            <text:p>R$ 5.531,6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FAEL MAGUETA DA CUN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I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2657.14" table:style-name="ce12">
            <text:p>R$ 2.657,14</text:p>
          </table:table-cell>
          <table:table-cell office:value-type="currency" office:value="8737.0499999999993" table:style-name="ce12">
            <text:p>R$ 8.737,0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PHAEL PLACIDO DA SILVA FER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64.35" table:style-name="ce12">
            <text:p>R$ 1.864,35</text:p>
          </table:table-cell>
          <table:table-cell office:value-type="currency" office:value="6009.09" table:style-name="ce12">
            <text:p>R$ 6.009,09</text:p>
          </table:table-cell>
          <table:table-cell office:value-type="currency" office:value="2011.45" table:style-name="ce12">
            <text:p>R$ 2.011,45</text:p>
          </table:table-cell>
          <table:table-cell office:value-type="currency" office:value="3997.64" table:style-name="ce12">
            <text:p>R$ 3.997,6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QUEL DA COSTA SOUS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97.19" table:style-name="ce12">
            <text:p>R$ 1.997,19</text:p>
          </table:table-cell>
          <table:table-cell office:value-type="currency" office:value="6141.93" table:style-name="ce12">
            <text:p>R$ 6.141,93</text:p>
          </table:table-cell>
          <table:table-cell office:value-type="currency" office:value="1102.94" table:style-name="ce12">
            <text:p>R$ 1.102,94</text:p>
          </table:table-cell>
          <table:table-cell office:value-type="currency" office:value="5038.99" table:style-name="ce12">
            <text:p>R$ 5.038,9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EBECA DE PAULA BOZZ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088.08" table:style-name="ce12">
            <text:p>R$ 2.088,08</text:p>
          </table:table-cell>
          <table:table-cell office:value-type="currency" office:value="8305.19" table:style-name="ce12">
            <text:p>R$ 8.305,19</text:p>
          </table:table-cell>
          <table:table-cell office:value-type="currency" office:value="2506.88" table:style-name="ce12">
            <text:p>R$ 2.506,88</text:p>
          </table:table-cell>
          <table:table-cell office:value-type="currency" office:value="5798.31" table:style-name="ce12">
            <text:p>R$ 5.798,3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CARDO OLIVAT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LANEJAMENTO DESENV ORGANIZACIONAL (NQ)NIVEL II</text:p>
          </table:table-cell>
          <table:table-cell office:value-type="string" table:style-name="ce1">
            <text:p>ASSESSOR I</text:p>
          </table:table-cell>
          <table:table-cell office:value-type="currency" office:value="13758.37" table:style-name="ce12">
            <text:p>R$ 13.758,37</text:p>
          </table:table-cell>
          <table:table-cell office:value-type="currency" office:value="3027.73" table:style-name="ce12">
            <text:p>R$ 3.027,73</text:p>
          </table:table-cell>
          <table:table-cell office:value-type="currency" office:value="16786.099999999999" table:style-name="ce12">
            <text:p>R$ 16.786,10</text:p>
          </table:table-cell>
          <table:table-cell office:value-type="currency" office:value="10156.65" table:style-name="ce12">
            <text:p>R$ 10.156,65</text:p>
          </table:table-cell>
          <table:table-cell office:value-type="currency" office:value="6629.45" table:style-name="ce12">
            <text:p>R$ 6.629,4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TA DE CASSI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60.02" table:style-name="ce12">
            <text:p>R$ 1.960,02</text:p>
          </table:table-cell>
          <table:table-cell office:value-type="currency" office:value="6104.76" table:style-name="ce12">
            <text:p>R$ 6.104,76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470.13" table:style-name="ce12">
            <text:p>R$ 5.470,1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TA DE CASSIA INNOCENCI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3480.07" table:style-name="ce12">
            <text:p>R$ 3.480,07</text:p>
          </table:table-cell>
          <table:table-cell office:value-type="currency" office:value="162.19" table:style-name="ce12">
            <text:p>R$ 162,19</text:p>
          </table:table-cell>
          <table:table-cell office:value-type="currency" office:value="3317.88" table:style-name="ce12">
            <text:p>R$ 3.317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A NUNES SIMONATO PICCIN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577.36" table:style-name="ce12">
            <text:p>R$ 15.577,36</text:p>
          </table:table-cell>
          <table:table-cell office:value-type="currency" office:value="782.02" table:style-name="ce12">
            <text:p>R$ 782,02</text:p>
          </table:table-cell>
          <table:table-cell office:value-type="currency" office:value="16359.38" table:style-name="ce12">
            <text:p>R$ 16.359,38</text:p>
          </table:table-cell>
          <table:table-cell office:value-type="currency" office:value="4922.55" table:style-name="ce12">
            <text:p>R$ 4.922,55</text:p>
          </table:table-cell>
          <table:table-cell office:value-type="currency" office:value="11436.83" table:style-name="ce12">
            <text:p>R$ 11.436,8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BERNARDO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5414.9" table:style-name="ce12">
            <text:p>R$ 5.414,90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6822.62" table:style-name="ce12">
            <text:p>R$ 6.822,62</text:p>
          </table:table-cell>
          <table:table-cell office:value-type="currency" office:value="728.4" table:style-name="ce12">
            <text:p>R$ 728,40</text:p>
          </table:table-cell>
          <table:table-cell office:value-type="currency" office:value="6094.22" table:style-name="ce12">
            <text:p>R$ 6.094,2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CARLOS DUAR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2274.29" table:style-name="ce12">
            <text:p>R$ 2.274,29</text:p>
          </table:table-cell>
          <table:table-cell office:value-type="currency" office:value="5225.3999999999996" table:style-name="ce12">
            <text:p>R$ 5.225,4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OBERTO SEBASTIA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3629.59" table:style-name="ce12">
            <text:p>R$ 3.629,59</text:p>
          </table:table-cell>
          <table:table-cell office:value-type="currency" office:value="7764.6" table:style-name="ce12">
            <text:p>R$ 7.764,6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STEFANI TAKAHASH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399.98" table:style-name="ce12">
            <text:p>R$ 13.399,98</text:p>
          </table:table-cell>
          <table:table-cell office:value-type="currency" office:value="3140.47" table:style-name="ce12">
            <text:p>R$ 3.140,47</text:p>
          </table:table-cell>
          <table:table-cell office:value-type="currency" office:value="16540.45" table:style-name="ce12">
            <text:p>R$ 16.540,45</text:p>
          </table:table-cell>
          <table:table-cell office:value-type="currency" office:value="3904.29" table:style-name="ce12">
            <text:p>R$ 3.904,29</text:p>
          </table:table-cell>
          <table:table-cell office:value-type="currency" office:value="12636.16" table:style-name="ce12">
            <text:p>R$ 12.636,1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ODRIGO HAYASHI GOULART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SECRETARIO MUNICIPAL</text:p>
          </table:table-cell>
          <table:table-cell office:value-type="currency" office:value="34700.46" table:style-name="ce12">
            <text:p>R$ 34.700,46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35357.339999999997" table:style-name="ce12">
            <text:p>R$ 35.357,34</text:p>
          </table:table-cell>
          <table:table-cell office:value-type="currency" office:value="9914.86" table:style-name="ce12">
            <text:p>R$ 9.914,86</text:p>
          </table:table-cell>
          <table:table-cell office:value-type="currency" office:value="25442.48" table:style-name="ce12">
            <text:p>R$ 25.442,4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ROGERIO SILVESTRE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RONIVALDO DE SOUZA MACED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325.64" table:style-name="ce12">
            <text:p>R$ 2.325,64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955.96" table:style-name="ce12">
            <text:p>R$ 3.955,96</text:p>
          </table:table-cell>
          <table:table-cell office:value-type="currency" office:value="309.32" table:style-name="ce12">
            <text:p>R$ 309,32</text:p>
          </table:table-cell>
          <table:table-cell office:value-type="currency" office:value="3646.64" table:style-name="ce12">
            <text:p>R$ 3.646,6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BRINA DE FATIMA ALEXANDRI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67.68" table:style-name="ce12">
            <text:p>R$ 1.767,68</text:p>
          </table:table-cell>
          <table:table-cell office:value-type="currency" office:value="7984.79" table:style-name="ce12">
            <text:p>R$ 7.984,79</text:p>
          </table:table-cell>
          <table:table-cell office:value-type="currency" office:value="1510.28" table:style-name="ce12">
            <text:p>R$ 1.510,28</text:p>
          </table:table-cell>
          <table:table-cell office:value-type="currency" office:value="6474.51" table:style-name="ce12">
            <text:p>R$ 6.474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NDRA BEATRIZ SCATEN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194.96" table:style-name="ce12">
            <text:p>R$ 2.194,96</text:p>
          </table:table-cell>
          <table:table-cell office:value-type="currency" office:value="8412.07" table:style-name="ce12">
            <text:p>R$ 8.412,07</text:p>
          </table:table-cell>
          <table:table-cell office:value-type="currency" office:value="4737.71" table:style-name="ce12">
            <text:p>R$ 4.737,71</text:p>
          </table:table-cell>
          <table:table-cell office:value-type="currency" office:value="3674.36" table:style-name="ce12">
            <text:p>R$ 3.67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NDRA RITA SABELLA DAMASCE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87.32" table:style-name="ce12">
            <text:p>R$ 1.987,32</text:p>
          </table:table-cell>
          <table:table-cell office:value-type="currency" office:value="6132.06" table:style-name="ce12">
            <text:p>R$ 6.132,06</text:p>
          </table:table-cell>
          <table:table-cell office:value-type="currency" office:value="693.62" table:style-name="ce12">
            <text:p>R$ 693,62</text:p>
          </table:table-cell>
          <table:table-cell office:value-type="currency" office:value="5438.44" table:style-name="ce12">
            <text:p>R$ 5.438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ULLO SANDRO DE CAMPOS PE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401.34" table:style-name="ce12">
            <text:p>R$ 13.401,3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08.48" table:style-name="ce12">
            <text:p>R$ 14.308,48</text:p>
          </table:table-cell>
          <table:table-cell office:value-type="currency" office:value="3636.9" table:style-name="ce12">
            <text:p>R$ 3.636,90</text:p>
          </table:table-cell>
          <table:table-cell office:value-type="currency" office:value="10671.58" table:style-name="ce12">
            <text:p>R$ 10.671,5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IMONE SANCHEZ DO PRAD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295.05" table:style-name="ce12">
            <text:p>R$ 3.295,05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4702.7700000000004" table:style-name="ce12">
            <text:p>R$ 4.702,77</text:p>
          </table:table-cell>
          <table:table-cell office:value-type="currency" office:value="1528.25" table:style-name="ce12">
            <text:p>R$ 1.528,25</text:p>
          </table:table-cell>
          <table:table-cell office:value-type="currency" office:value="3174.52" table:style-name="ce12">
            <text:p>R$ 3.174,5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LANGE APARECIDA DIA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LANGE PEREIRA BORG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08.88" table:style-name="ce12">
            <text:p>R$ 1.708,88</text:p>
          </table:table-cell>
          <table:table-cell office:value-type="currency" office:value="7925.99" table:style-name="ce12">
            <text:p>R$ 7.925,99</text:p>
          </table:table-cell>
          <table:table-cell office:value-type="currency" office:value="1458.14" table:style-name="ce12">
            <text:p>R$ 1.458,14</text:p>
          </table:table-cell>
          <table:table-cell office:value-type="currency" office:value="6467.85" table:style-name="ce12">
            <text:p>R$ 6.467,8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NIA REGINA FARIAS KUESTE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ASSESSORIA I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2257.4899999999998" table:style-name="ce12">
            <text:p>R$ 2.257,49</text:p>
          </table:table-cell>
          <table:table-cell office:value-type="currency" office:value="12619.38" table:style-name="ce12">
            <text:p>R$ 12.619,38</text:p>
          </table:table-cell>
          <table:table-cell office:value-type="currency" office:value="2657.14" table:style-name="ce12">
            <text:p>R$ 2.657,14</text:p>
          </table:table-cell>
          <table:table-cell office:value-type="currency" office:value="9962.24" table:style-name="ce12">
            <text:p>R$ 9.962,2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AMIRIS SANCHES FELIX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125.88" table:style-name="ce12">
            <text:p>R$ 2.125,88</text:p>
          </table:table-cell>
          <table:table-cell office:value-type="currency" office:value="8342.99" table:style-name="ce12">
            <text:p>R$ 8.342,99</text:p>
          </table:table-cell>
          <table:table-cell office:value-type="currency" office:value="2478.69" table:style-name="ce12">
            <text:p>R$ 2.478,69</text:p>
          </table:table-cell>
          <table:table-cell office:value-type="currency" office:value="5864.3" table:style-name="ce12">
            <text:p>R$ 5.864,3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AYNA MACIEL CARDOSO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IAGO CAMIL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ASSESSOR III</text:p>
          </table:table-cell>
          <table:table-cell office:value-type="currency" office:value="7815.4" table:style-name="ce12">
            <text:p>R$ 7.815,40</text:p>
          </table:table-cell>
          <table:table-cell office:value-type="currency" office:value="1949.63" table:style-name="ce12">
            <text:p>R$ 1.949,63</text:p>
          </table:table-cell>
          <table:table-cell office:value-type="currency" office:value="9765.0300000000007" table:style-name="ce12">
            <text:p>R$ 9.765,03</text:p>
          </table:table-cell>
          <table:table-cell office:value-type="currency" office:value="2401.7199999999998" table:style-name="ce12">
            <text:p>R$ 2.401,72</text:p>
          </table:table-cell>
          <table:table-cell office:value-type="currency" office:value="7363.31" table:style-name="ce12">
            <text:p>R$ 7.363,3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IAGO TOMAZ GOM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4159.83" table:style-name="ce12">
            <text:p>R$ 14.159,83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5066.97" table:style-name="ce12">
            <text:p>R$ 15.066,97</text:p>
          </table:table-cell>
          <table:table-cell office:value-type="currency" office:value="3845.48" table:style-name="ce12">
            <text:p>R$ 3.845,48</text:p>
          </table:table-cell>
          <table:table-cell office:value-type="currency" office:value="11221.49" table:style-name="ce12">
            <text:p>R$ 11.221,4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OMIO KATSURAGAW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TOSHIHIKO GO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LMA CANAVEZZI XAVIE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CHEFE DE NUCLEO I</text:p>
          </table:table-cell>
          <table:table-cell office:value-type="currency" office:value="8076.8" table:style-name="ce12">
            <text:p>R$ 8.076,80</text:p>
          </table:table-cell>
          <table:table-cell office:value-type="currency" office:value="1676.54" table:style-name="ce12">
            <text:p>R$ 1.676,54</text:p>
          </table:table-cell>
          <table:table-cell office:value-type="currency" office:value="9753.34" table:style-name="ce12">
            <text:p>R$ 9.753,34</text:p>
          </table:table-cell>
          <table:table-cell office:value-type="currency" office:value="2124.2600000000002" table:style-name="ce12">
            <text:p>R$ 2.124,26</text:p>
          </table:table-cell>
          <table:table-cell office:value-type="currency" office:value="7629.08" table:style-name="ce12">
            <text:p>R$ 7.629,0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TORIA DAVI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024.3" table:style-name="ce12">
            <text:p>R$ 2.024,30</text:p>
          </table:table-cell>
          <table:table-cell office:value-type="currency" office:value="6169.04" table:style-name="ce12">
            <text:p>R$ 6.169,04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534.41" table:style-name="ce12">
            <text:p>R$ 5.534,4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TORIA DOS SANTO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3409.37" table:style-name="ce12">
            <text:p>R$ 3.409,37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211.05" table:style-name="ce12">
            <text:p>R$ 5.211,05</text:p>
          </table:table-cell>
          <table:table-cell office:value-type="currency" office:value="422.05" table:style-name="ce12">
            <text:p>R$ 422,05</text:p>
          </table:table-cell>
          <table:table-cell office:value-type="currency" office:value="4789" table:style-name="ce12">
            <text:p>R$ 4.789,0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VIANA PALERM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ASSESSOR III</text:p>
          </table:table-cell>
          <table:table-cell office:value-type="currency" office:value="46366.19" table:style-name="ce12">
            <text:p>R$ 46.366,19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47023.07" table:style-name="ce12">
            <text:p>R$ 47.023,07</text:p>
          </table:table-cell>
          <table:table-cell office:value-type="currency" office:value="23173.11" table:style-name="ce12">
            <text:p>R$ 23.173,11</text:p>
          </table:table-cell>
          <table:table-cell office:value-type="currency" office:value="26800.76" table:style-name="ce12">
            <text:p>R$ 26.800,7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VIANE SANT ANA CACHO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328.77" table:style-name="ce12">
            <text:p>R$ 2.328,77</text:p>
          </table:table-cell>
          <table:table-cell office:value-type="currency" office:value="6473.51" table:style-name="ce12">
            <text:p>R$ 6.473,51</text:p>
          </table:table-cell>
          <table:table-cell office:value-type="currency" office:value="1472.4" table:style-name="ce12">
            <text:p>R$ 1.472,40</text:p>
          </table:table-cell>
          <table:table-cell office:value-type="currency" office:value="5001.1099999999997" table:style-name="ce12">
            <text:p>R$ 5.001,1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/>
        </table:table-row>
        <table:table-row table:style-name="ro3">
          <table:table-cell office:value-type="string" table:style-name="ce1">
            <text:p>WILSON TAVARE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401.34" table:style-name="ce12">
            <text:p>R$ 13.401,3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08.48" table:style-name="ce12">
            <text:p>R$ 14.308,48</text:p>
          </table:table-cell>
          <table:table-cell office:value-type="currency" office:value="3636.9" table:style-name="ce12">
            <text:p>R$ 3.636,90</text:p>
          </table:table-cell>
          <table:table-cell office:value-type="currency" office:value="10671.58" table:style-name="ce12">
            <text:p>R$ 10.671,5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/>
        </table:table-row>
        <table:table-row table:style-name="ro3">
          <table:table-cell office:value-type="string" table:style-name="ce1">
            <text:p>YASMIN CARDOSO FLORIA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236.67" table:style-name="ce12">
            <text:p>R$ 2.236,67</text:p>
          </table:table-cell>
          <table:table-cell office:value-type="currency" office:value="6381.41" table:style-name="ce12">
            <text:p>R$ 6.381,41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746.78" table:style-name="ce12">
            <text:p>R$ 5.746,7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Dados extraídos do SIGPEC: Consulta realizada em 07/08/2026.</text:p>
          </table:table-cell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style-name="ro3">
          <table:table-cell office:value-type="string" table:style-name="ce8">
            <text:p>Valores de remuneração ref. mês 07/2026.</text:p>
          </table:table-cell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number-rows-repeated="4" table:style-name="ro3">
          <table:table-cell table:style-name="ce9"/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number-rows-repeated="1048408" table:style-name="ro3">
          <table:table-cell table:number-columns-repeated="16384"/>
        </table:table-row>
      </table:table>
      <table:table table:name="Plan2" table:style-name="ta2">
        <table:table-column table:style-name="co12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Plan3" table:style-name="ta2">
        <table:table-column table:style-name="co12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ndre Aparecido de Carvalho</meta:initial-creator>
    <dc:creator>Vitoria Ellen Da Costa Nascimento</dc:creator>
    <meta:creation-date>2023-01-04T14:13:05Z</meta:creation-date>
    <dc:date>2026-08-10T22:08:56Z</dc:date>
    <meta:print-date>2026-08-10T22:08:21Z</meta:print-date>
  </office:meta>
</office:document-meta>
</file>